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auto"/>
      <style:text-properties fo:font-size="15pt" fo:font-weight="bold" officeooo:paragraph-rsid="000c6f6c" style:font-size-asian="15pt" style:font-weight-asian="bold" style:font-size-complex="15pt"/>
    </style:style>
    <style:style style:name="P2" style:family="paragraph" style:parent-style-name="Standard">
      <style:paragraph-properties fo:text-align="center" style:justify-single-word="false"/>
      <style:text-properties fo:font-size="15pt" fo:font-weight="bold" officeooo:paragraph-rsid="000c6f6c" style:font-size-asian="15pt" style:font-weight-asian="bold" style:font-size-complex="15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 style:list-style-name="WW8Num2" style:master-page-name="">
      <loext:graphic-properties draw:fill="none"/>
      <style:paragraph-properties fo:margin-left="0cm" fo:margin-right="0cm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1.311cm"/>
        </style:tab-stops>
      </style:paragraph-properties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 style:list-style-name="WW8Num2">
      <loext:graphic-properties draw:fill="none"/>
      <style:paragraph-properties fo:margin-left="0cm" fo:margin-right="0cm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1.311cm"/>
        </style:tab-stops>
      </style:paragraph-properties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0e35b2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normal" officeooo:paragraph-rsid="000e35b2" style:font-weight-asian="normal" style:font-weight-complex="normal"/>
    </style:style>
    <style:style style:name="P8" style:family="paragraph" style:parent-style-name="Standard" style:list-style-name="WW8Num2">
      <style:text-properties fo:font-weight="bold" style:font-weight-asian="bold"/>
    </style:style>
    <style:style style:name="P9" style:family="paragraph" style:parent-style-name="Standard" style:list-style-name="WW8Num2" style:master-page-name="">
      <loext:graphic-properties draw:fill="none"/>
      <style:paragraph-properties fo:margin-left="0cm" fo:margin-right="0cm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bold" style:font-weight-asian="bold"/>
    </style:style>
    <style:style style:name="P11" style:family="paragraph" style:parent-style-name="Standard" style:list-style-name="WW8Num2">
      <style:paragraph-properties fo:text-align="justify" style:justify-single-word="false"/>
      <style:text-properties fo:font-weight="bold" style:font-weight-asian="bold"/>
    </style:style>
    <style:style style:name="P12" style:family="paragraph" style:parent-style-name="Standard" style:list-style-name="WW8Num2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 style:list-style-name="WW8Num1">
      <style:paragraph-properties fo:text-align="justify" style:justify-single-word="false"/>
    </style:style>
    <style:style style:name="P14" style:family="paragraph" style:parent-style-name="Standard" style:list-style-name="WW8Num2" style:master-page-name="">
      <loext:graphic-properties draw:fill="none"/>
      <style:paragraph-properties fo:margin-left="0cm" fo:margin-right="0cm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fo:font-weight="bold" officeooo:paragraph-rsid="00102ad1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list-style-name="WW8Num2">
      <loext:graphic-properties draw:fill="none"/>
      <style:paragraph-properties fo:margin-left="0cm" fo:margin-right="0cm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fo:font-weight="normal" officeooo:paragraph-rsid="00102ad1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text-properties officeooo:paragraph-rsid="0015eba1"/>
    </style:style>
    <style:style style:name="T1" style:family="text">
      <style:text-properties officeooo:rsid="000c6f6c"/>
    </style:style>
    <style:style style:name="T2" style:family="text">
      <style:text-properties officeooo:rsid="000e2a99"/>
    </style:style>
    <style:style style:name="T3" style:family="text">
      <style:text-properties officeooo:rsid="000e35b2"/>
    </style:style>
    <style:style style:name="T4" style:family="text">
      <style:text-properties officeooo:rsid="00102ad1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officeooo:rsid="001469c4"/>
    </style:style>
    <style:style style:name="T7" style:family="text">
      <style:text-properties officeooo:rsid="001518b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nformacja <text:span text:style-name="T1">o odpadach na terenie</text:span></text:p>
      <text:p text:style-name="P2"><text:span text:style-name="T1">Gminy Rachanie za</text:span> rok 2025</text:p>
      <text:p text:style-name="P2"/>
      <text:p text:style-name="P3"><text:tab/>Zgodnie z art. 3 ust. 2 pkt. 9 ustawy z dnia 13 września 1996 r. o utrzymaniu czystości i porządku w gminach – Gmina Rachanie w ramach zadań gminy udostępnia informacje o:</text:p>
      <text:list text:style-name="WW8Num2">
        <text:list-header>
          <text:p text:style-name="P4"/>
          <text:p text:style-name="P5"><text:span text:style-name="T2">a) </text:span>podmiotach odbierających odpady komunalne od właścicieli <text:s/>nieruchomości z terenu gminy Rachanie.</text:p>
        </text:list-header>
      </text:list>
      <text:p text:style-name="P6">Podmiotem odbierającym w roku 2025 zmieszane i segregowane odpady komunalne o właścicieli nieruchomości zamieszkałych na których powstają odpady komunalne, na terenie gminy była firma:</text:p>
      <text:p text:style-name="P7">Przedsiębiorstwo Usług Komunalnych Sp. z o.o. ul. Wielka 62, 22 – 630 Tyszowce</text:p>
      <text:p text:style-name="P6"><text:span text:style-name="T3">Firma odbierająca odpady została wyłoniona </text:span>w drodze przetargu.</text:p>
      <text:list text:continue-numbering="true" text:style-name="WW8Num2">
        <text:list-header>
          <text:p text:style-name="P8"/>
          <text:p text:style-name="P9"><text:span text:style-name="T4">b) </text:span>miejscach zagospodarowania przez podmioty odbierające odpady komunalne od </text:p>
        </text:list-header>
      </text:list>
      <text:p text:style-name="P10">właścicieli nieruchomości z terenu gminy Rachanie zmieszanych odpadów komunalnych, odpadów zielonych oraz pozostałości z sortowania odpadów komunalnych przeznaczonych do składowania.</text:p>
      <text:p text:style-name="P3">Zmieszane odpady komunalne, odpady zielone oraz pozostałości z sortowania odpadów komunalnych przeznaczonych do składowania, przekazywane są Zakładu Zagospodarowania Odpadów w Łaskowie 63, 22 – 530 Mircze oraz do Zakładu Zakładu Zagospodarowania Odpadów w Dębowcu, 22- 420 Skierbieszów.</text:p>
      <text:p text:style-name="P3">Niesegregowane odpady komunalne są poddawane procesowi mechaniczno- biologicznego przetwarzania w sortowni i kompostowni są również przetwarzane odpady zebrane selektywnie tym wielkogabarytowe.</text:p>
      <text:list xml:id="list142958512286247" text:continue-numbering="true" text:style-name="WW8Num2">
        <text:list-header>
          <text:p text:style-name="P11"/>
          <text:p text:style-name="P12"><text:span text:style-name="T4">c) </text:span>osiągniętych przez gminę oraz podmioty odbierające odpady komunalne na podstawie umowy z właścicielem nieruchomości, w danym roku kalendarzowym, wymaganych poziomach recyklingu, przygotowania do ponownego użycia i odzysku innymi metodami oraz ograniczenia masy odpadów komunalnych ulegających biodegradacji przekazywanych do składowania.</text:p>
        </text:list-header>
      </text:list>
      <text:p text:style-name="P3">Poziomy recyklingu i przygotowania do ponownego użycia papieru, metali, tworzyw sztucznych i szkła. Osiągnięty w 2025 roku poziom recyklingu i przygotowania do ponownego użycia i recyklingu odpadów komunalnych wyni<text:span text:style-name="T5">ósł: </text:span><text:span text:style-name="T5">55,29%.</text:span></text:p>
      <text:p text:style-name="P3"/>
      <text:p text:style-name="P3">Poziom ograniczenia masy odpadów komunalnych ulegających biodegradacji przekazywanych do składowania w roku 2025 wyniósł: 0,00%.</text:p>
      <text:p text:style-name="P3"/>
      <text:p text:style-name="P3">Poziom składowania odpadów komunalnych i odpadów pochodzących z przetworzenia odpadów komunalnych dla roku 2025 wynosi: 0,00%</text:p>
      <text:list text:style-name="WW8Num1">
        <text:list-header>
          <text:p text:style-name="P13"/>
        </text:list-header>
      </text:list>
      <text:list text:continue-list="list142958512286247" text:style-name="WW8Num2">
        <text:list-header>
          <text:p text:style-name="P8"/>
          <text:p text:style-name="P14"><text:span text:style-name="T4">d) </text:span><text:span text:style-name="T6">p</text:span>unkt<text:span text:style-name="T6">ach</text:span> selektywnego zbierania odpadów komunalnych.</text:p>
          <text:p text:style-name="P15">Adres: ul. Wyzwolenia 1, 22 – 640 Rachanie, prowadzony był przez firmę: </text:p>
          <text:p text:style-name="P15">Przedsiębiorstwo Usług Komunalnych ul. Wielka 62, 22 – 630 Tyszowce.</text:p>
        </text:list-header>
      </text:list>
      <text:p text:style-name="P3">Odpady problematyczne takie jak zużyty sprzęt elektryczny i elektroniczny, zużyte baterie, przedterminowe lekki i chemikalia, meble i inne odpady wielkogabarytowe, zużyte opony, odpady budowlane i rozbiórkowe (dotyczy to odpadów powstałych w wyniku prowadzenia drobnych robót nie wymagających pozwolenia na budowę ani zgłoszenia), popiół mieszkańcy <text:soft-page-break/>mogą przekazać do Punktu Selektywnej Zbiórki Odpadów Komunalnych położonego w miejscowości Rachanie przy ulicy Wyzwolenia 1, który czynny jest w pierwszy i ostatni piątek każdego miesiąca w godz. 8.00 do 16.00.</text:p>
      <text:p text:style-name="Standard"/>
      <text:list text:continue-numbering="true" text:style-name="WW8Num2">
        <text:list-header>
          <text:p text:style-name="P12"><text:span text:style-name="T4">e) </text:span><text:span text:style-name="T7">z</text:span>bierający<text:span text:style-name="T7">ch</text:span> zużyty sprzęt elektryczny i elektroniczny pochodzący z gospodarstw domowych, o których mowa w ustawie z dnia 11 września 2015 r. o zużytym sprzęcie elektrycznym i elektronicznym (Dz. U. z 2015 r. poz. 1688).</text:p>
        </text:list-header>
      </text:list>
      <text:p text:style-name="P16">Zużyty sprzęt elektryczny i elektroniczny mieszkańcy przekazać do Punktu Selektywnej Zbiórki Odpadów Komunalnych położonego w miejscowości Rachanie przy ulicy Wyzwolenia 1, który czynny jest w pierwszy i ostatni piątek każdego miesiąca w godz. 8.00 do 16.00.</text:p>
      <text:p text:style-name="Standard"/>
      <text:p text:style-name="Standard"/>
      <text:p text:style-name="Standard"/>
      <text:p text:style-name="Standard"><text:s text:c="107"/>Wójt Gminy Rachanie</text:p>
      <text:p text:style-name="Standard"><text:s text:c="112"/>Roman Miedziak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Plan_20_dokumentu" style:display-name="Plan dokumentu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fo:font-weight="bold" style:font-weight-asian="bold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omyślna_20_czcionka_20_akapitu" style:display-name="Domyślna czcionka akapitu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Informacja – rok 2019</dc:title>
    <meta:initial-creator>andrzej</meta:initial-creator>
    <meta:creation-date>2020-05-06T14:43:00</meta:creation-date>
    <dc:date>2026-08-20T14:29:48.937529000</dc:date>
    <meta:print-date>2020-05-11T12:06:00</meta:print-date>
    <meta:editing-cycles>14</meta:editing-cycles>
    <meta:editing-duration>PT1H41M19S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23" meta:word-count="461" meta:character-count="3697" meta:non-whitespace-character-count="3031"/>
  </office:meta>
</office:document-meta>
</file>